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text-align="start" style:justify-single-word="false"/>
    </style:style>
    <style:style style:name="P6" style:family="paragraph" style:parent-style-name="Standard">
      <style:paragraph-properties fo:line-height="100%" fo:text-align="center" style:justify-single-word="false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margin-left="0in" fo:margin-right="0in" fo:line-height="100%" fo:text-align="center" style:justify-single-word="false" fo:orphans="0" fo:widows="0" fo:text-indent="0in" style:auto-text-indent="false"/>
    </style:style>
    <style:style style:name="P10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0in" fo:margin-right="-0.1264in" fo:text-align="center" style:justify-single-word="false" fo:text-indent="0in" style:auto-text-indent="false"/>
    </style:style>
    <style:style style:name="P12" style:family="paragraph" style:parent-style-name="Standard">
      <style:paragraph-properties fo:margin-left="0in" fo:margin-right="-0.1264in" fo:text-align="center" style:justify-single-word="false" fo:text-indent="0in" style:auto-text-indent="false"/>
      <style:text-properties fo:font-weight="bold" style:font-weight-asian="bold" style:font-weight-complex="bold"/>
    </style:style>
    <style:style style:name="P1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14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3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11"><text:span text:style-name="T1">ANEXO 3</text:span></text:p>
      <text:p text:style-name="P12"/>
      <text:p text:style-name="P12"/>
      <text:p text:style-name="P11"><text:span text:style-name="T1">MODELO DE AUTODECLARAÇÃO DE PERTENCIMENTO ÉTNICO INDÍGENA</text:span></text:p>
      <text:p text:style-name="P9">EDITAL GRUPOS CICLO CEARÁ NATALINO – 2026</text:p>
      <text:p text:style-name="P9"/>
      <text:p text:style-name="P2">Declaro, para fins de me candidatar no EDITAL GRUPOS CICLO CEARÁ NATALINO – 2026 e ter acesso à Política de Cotas étnicas indígenas, que eu, ___________________________________, portador/a/e do CPF nº _________________________________, nascido/a/e em _____________, no município de _______________________, UF __________ e residente no endereço ______________________, nº _______, complemento ______________, bairro ______________________, município _________________, UF ______ , sou indígena pertencente à etnia/povo_________________________, localizada na aldeia/território _______________ ____________________ e mantenho laços familiares, econômicos, sociais e culturais com a referida comunidade indígena. </text:p>
      <text:p text:style-name="P2"/>
      <text:p text:style-name="P2">E assim, devidamente reconhecido/a/e por 03 (três) lideranças ou associação indígena da aldeia da etnia a qual declaro pertencer, conforme assinaturas abaixo, estou também ciente que, se for detectada falsidade desta declaração, estarei sujeito/a à eliminação de todo certame e aplicação de sanções criminais.</text:p>
      <text:p text:style-name="P6"/>
      <text:p text:style-name="P7">_______________________,______ de __________ de _____________</text:p>
      <text:p text:style-name="P3"/>
      <text:p text:style-name="P3"><text:s/></text:p>
      <text:p text:style-name="P6">_________________________________________________ </text:p>
      <text:p text:style-name="P6">Assinatura do/a/e Agente Cultural (pessoa física) </text:p>
      <text:p text:style-name="P3"/>
      <text:p text:style-name="P6">__________________________________________________ </text:p>
      <text:p text:style-name="P6">Nome e assinatura da liderança 1 </text:p>
      <text:p text:style-name="P6">CPF:</text:p>
      <text:p text:style-name="P3"/>
      <text:p text:style-name="P6">__________________________________________________ </text:p>
      <text:p text:style-name="P6">Nome e assinatura da liderança 02 </text:p>
      <text:p text:style-name="P6">CPF: </text:p>
      <text:p text:style-name="P5"/>
      <text:p text:style-name="P3"><text:soft-page-break/></text:p>
      <text:p text:style-name="P6">__________________________________________________ </text:p>
      <text:p text:style-name="P6">Nome e assinatura da liderança 03 </text:p>
      <text:p text:style-name="P6">CPF:</text:p>
      <text:p text:style-name="P6"/>
      <text:p text:style-name="P6"><text:span text:style-name="T1">OU</text:span></text:p>
      <text:p text:style-name="P6"/>
      <text:p text:style-name="P4">__________________________________________________ </text:p>
      <text:p text:style-name="P6">Nome e Assinatura do Representante da Associação Indígena da Aldeia</text:p>
      <text:p text:style-name="P6">CPF: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/CE <text:s/><text:line-break/>Fone: (85) 31016770 / E-mail: editais.ciclos@secult.ce.gov.br</text:span><draw:frame draw:style-name="Mfr1" draw:name="image1.png" text:anchor-type="char" svg:x="6.2681in" svg:y="0.0937in" svg:width="0.6035in" svg:height="0.9in" draw:z-index="1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3" meta:word-count="211" meta:character-count="1876" meta:non-whitespace-character-count="1668"/>
    <meta:generator>LibreOfficeDev/6.0.5.2$Linux_X86_64 LibreOffice_project/</meta:generator>
  </office:meta>
</office:document-meta>
</file>