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00%" fo:text-align="start" style:justify-single-word="false"/>
    </style:style>
    <style:style style:name="P2" style:family="paragraph" style:parent-style-name="Standard">
      <style:paragraph-properties fo:line-height="100%" fo:text-align="center" style:justify-single-word="false"/>
    </style:style>
    <style:style style:name="P3" style:family="paragraph" style:parent-style-name="Standard">
      <style:paragraph-properties fo:line-height="100%" fo:text-align="end" style:justify-single-word="false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text-align="start" style:justify-single-word="false"/>
    </style:style>
    <style:style style:name="P8" style:family="paragraph" style:parent-style-name="Standard">
      <style:paragraph-properties fo:line-height="100%" fo:orphans="0" fo:widows="0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0in" fo:margin-right="0in" fo:line-height="100%" fo:text-align="center" style:justify-single-word="false" fo:orphans="0" fo:widows="0" fo:text-indent="0in" style:auto-text-indent="false"/>
    </style:style>
    <style:style style:name="P11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text-indent="0in" style:auto-text-indent="false"/>
    </style:style>
    <style:style style:name="P12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</style:style>
    <style:style style:name="P1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3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ANEXO 3</text:span></text:p>
      <text:p text:style-name="P9"/>
      <text:p text:style-name="P11"><text:span text:style-name="T1">MODELO DE AUTODECLARAÇÃO DE PERTENCIMENTO ÉTNICO INDÍGENA</text:span></text:p>
      <text:p text:style-name="P10">20º EDITAL CICLO CEARÁ CARNAVALESCO – 2027</text:p>
      <text:p text:style-name="P10"/>
      <text:p text:style-name="P1"/>
      <text:p text:style-name="P2"/>
      <text:p text:style-name="P4">Declaro, para fins de me candidatar no 20º Edital Ciclo Ceará Carnavalesco 2027 e ter acesso à Política de Cotas étnicas indígenas, que eu, ___________________________________, portador/a/e do CPF nº _________________________________, nascido/a/e em _____________, no município de _______________________, UF __________ e residente no endereço ______________________, nº _______, complemento ______________, bairro ______________________, município _________________, UF ______ , sou indígena pertencente à etnia/povo_________________________, localizada na aldeia/território _______________ ____________________ e mantenho laços familiares, econômicos, sociais e culturais com a referida comunidade indígena. </text:p>
      <text:p text:style-name="P4"/>
      <text:p text:style-name="P4">E assim, devidamente reconhecido/a/e por 03 (três) lideranças ou associação indígena da aldeia da etnia a qual declaro pertencer, conforme assinaturas abaixo, estou também ciente que, se for detectada falsidade desta declaração, estarei sujeito/a à eliminação de todo certame e aplicação de sanções criminais.</text:p>
      <text:p text:style-name="P2"/>
      <text:p text:style-name="P3">_______________________,______ de __________ de _____________</text:p>
      <text:p text:style-name="P5"><text:s/></text:p>
      <text:p text:style-name="P2">_________________________________________________ </text:p>
      <text:p text:style-name="P2">Assinatura do/a/e Agente Cultural (pessoa física) </text:p>
      <text:p text:style-name="P5"/>
      <text:p text:style-name="P2">__________________________________________________ </text:p>
      <text:p text:style-name="P2">Nome e assinatura da liderança 1 </text:p>
      <text:p text:style-name="P2">CPF:</text:p>
      <text:p text:style-name="P5"/>
      <text:p text:style-name="P2">__________________________________________________ </text:p>
      <text:p text:style-name="P2">Nome e assinatura da liderança 02 </text:p>
      <text:p text:style-name="P2">CPF: </text:p>
      <text:p text:style-name="P5"/>
      <text:p text:style-name="P2">__________________________________________________ </text:p>
      <text:p text:style-name="P2"><text:soft-page-break/>Nome e assinatura da liderança 03 </text:p>
      <text:p text:style-name="P2">CPF:</text:p>
      <text:p text:style-name="P2"/>
      <text:p text:style-name="P2"><text:span text:style-name="T1">OU</text:span></text:p>
      <text:p text:style-name="P2"/>
      <text:p text:style-name="P6">__________________________________________________ </text:p>
      <text:p text:style-name="P2">Nome e Assinatura do Representante da Associação Indígena da Aldeia</text:p>
      <text:p text:style-name="P2">CPF: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P3" style:family="paragraph" style:parent-style-name="Standard">
      <style:paragraph-properties fo:line-height="100%" fo:orphans="0" fo:widows="0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5.9063in" svg:y="0.072in" svg:width="0.6043in" svg:height="0.7583in" draw:z-index="1"><draw:image xlink:href="Pictures/1000020100000800000007F36A147D5497255883.png" xlink:type="simple" xlink:show="embed" xlink:actuate="onLoad" loext:mime-type="image/png"/><svg:desc>Logotipo

Descrição gerada automaticamente</svg:desc></draw:frame></text:p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3" meta:word-count="213" meta:character-count="1879" meta:non-whitespace-character-count="1670"/>
    <meta:generator>LibreOfficeDev/6.0.5.2$Linux_X86_64 LibreOffice_project/</meta:generator>
  </office:meta>
</office:document-meta>
</file>