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unito1" svg:font-family="Nunito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start" style:justify-single-word="false" fo:orphans="2" fo:widows="2"/>
    </style:style>
    <style:style style:name="P2" style:family="paragraph" style:parent-style-name="Standard">
      <style:paragraph-properties fo:line-height="150%" fo:text-align="center" style:justify-single-word="false"/>
    </style:style>
    <style:style style:name="P3" style:family="paragraph" style:parent-style-name="Standard">
      <style:paragraph-properties fo:line-height="100%" fo:text-align="center" style:justify-single-word="false" fo:orphans="2" fo:widows="2"/>
    </style:style>
    <style:style style:name="P4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P5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text-indent="0in" style:auto-text-indent="false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</style:style>
    <style:style style:name="P8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50%" fo:text-align="center" style:justify-single-word="false" fo:keep-together="auto" fo:orphans="0" fo:widows="0" fo:text-indent="0in" style:auto-text-indent="false" fo:break-before="auto" fo:break-after="auto" fo:keep-with-next="auto"/>
      <style:text-properties fo:font-size="10pt" style:font-size-asian="10pt" style:font-size-complex="10pt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uto"/>
      <style:text-properties fo:font-size="10pt" style:font-size-asian="10pt" style:font-size-complex="10pt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50%" fo:text-align="end" style:justify-single-word="false" fo:keep-together="auto" fo:orphans="0" fo:widows="0" fo:text-indent="0in" style:auto-text-indent="false" fo:break-before="auto" fo:break-after="auto" fo:keep-with-next="auto"/>
      <style:text-properties fo:font-size="10pt" style:font-size-asian="10pt" style:font-size-complex="10pt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keep-with-next="auto"/>
      <style:text-properties fo:font-size="10pt" style:font-size-asian="10pt" style:font-size-complex="10pt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uto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50%" fo:text-align="end" style:justify-single-word="false" fo:keep-together="auto" fo:orphans="0" fo:widows="0" fo:text-indent="0in" style:auto-text-indent="false" fo:break-before="auto" fo:break-after="auto" fo:keep-with-next="auto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50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P1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P17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P18" style:family="paragraph" style:parent-style-name="Standard">
      <style:paragraph-properties fo:margin-left="0.0898in" fo:margin-right="-0.028in" fo:margin-top="0.1839in" fo:margin-bottom="0.0417in" loext:contextual-spacing="false" fo:line-height="90%" fo:text-align="justify" style:justify-single-word="false" fo:text-indent="0.0083in" style:auto-text-indent="false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ANEXO 4</text:span></text:p>
      <text:p text:style-name="P5"/>
      <text:p text:style-name="P6"><text:span text:style-name="T1">MODELO DE AUTODECLARAÇÃO DE PERTENCIMENTO ÉTNICO QUILOMBOLA</text:span></text:p>
      <text:p text:style-name="P7"><text:span text:style-name="T2">20º EDITAL CICLO CEARÁ CARNAVALESCO – 2027</text:span></text:p>
      <text:p text:style-name="P9"/>
      <text:p text:style-name="P13"><text:span text:style-name="T2">Declaro, para fins de me candidatar no 20º Edital Ciclo Ceará Carnavalesco 2027 e ter acesso à Política de Cotas étnicas quilombolas, que eu, ___________________________________, portador/a/e do CPF nº _________________________________, nascido/a/e em _____________, no munícipio de _______________________, UF __________ e residente no endereço ______________________, nº _______, complemento ______________, bairro ______________________, município _________________, UF ______, sou quilombola pertencente à etnia/povo _________________________, localizada no quilombo/território___________________________________ e mantenho laços familiares, econômicos, sociais e culturais com a referida comunidade quilombola. </text:span></text:p>
      <text:p text:style-name="P10"/>
      <text:p text:style-name="P13"><text:span text:style-name="T2">E assim, devidamente reconhecido/a/e por 03 (três) lideranças ou associação quilombola do quilombo da etnia a qual declaro pertencer, conforme assinaturas abaixo, estou também ciente que, se for detectada falsidade desta declaração, estarei sujeito/a/e à eliminação de todo certame e aplicação de sanções criminais.</text:span></text:p>
      <text:p text:style-name="P10"/>
      <text:p text:style-name="P14"><text:span text:style-name="T2"><text:s/>_______________________,_______de __________ de _____________ </text:span></text:p>
      <text:p text:style-name="P11"/>
      <text:p text:style-name="P15"><text:span text:style-name="T2">_________________________________________________ </text:span></text:p>
      <text:p text:style-name="P15"><text:span text:style-name="T2">Assinatura do/a/e Agente Cultural (pessoa física)</text:span></text:p>
      <text:p text:style-name="P9"/>
      <text:p text:style-name="P15"><text:span text:style-name="T2"><text:s/>__________________________________________________ </text:span></text:p>
      <text:p text:style-name="P16"><text:span text:style-name="T2">Nome e assinatura da liderança 1 </text:span></text:p>
      <text:p text:style-name="P16"><text:span text:style-name="T2">CPF: </text:span></text:p>
      <text:p text:style-name="P12"/>
      <text:p text:style-name="P15"><text:span text:style-name="T2">__________________________________________________ </text:span></text:p>
      <text:p text:style-name="P16"><text:span text:style-name="T2">Nome e assinatura da liderança 02 </text:span></text:p>
      <text:p text:style-name="P16"><text:span text:style-name="T2">CPF:</text:span></text:p>
      <text:p text:style-name="P16"><text:span text:style-name="T2"><text:s/></text:span></text:p>
      <text:p text:style-name="P15"><text:span text:style-name="T2">__________________________________________________ </text:span></text:p>
      <text:p text:style-name="P16"><text:span text:style-name="T2">Nome e assinatura da liderança 03</text:span></text:p>
      <text:p text:style-name="P15"><text:span text:style-name="T2">CPF:</text:span></text:p>
      <text:p text:style-name="P12"><text:soft-page-break/></text:p>
      <text:p text:style-name="P12"/>
      <text:p text:style-name="P16"><text:span text:style-name="T2"><text:s/></text:span><text:span text:style-name="T1">OU</text:span></text:p>
      <text:p text:style-name="P2"><text:span text:style-name="T2">__________________________________________________ </text:span></text:p>
      <text:p text:style-name="P3"><text:span text:style-name="T2">Nome e Assinatura do Representante da Associação Quilombola do Quilombo</text:span></text:p>
      <text:p text:style-name="P3"><text:span text:style-name="T2">CPF: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  <style:font-face style:name="Nunito1" svg:font-family="Nuni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MP2" style:family="paragraph" style:parent-style-name="Standard">
      <style:paragraph-properties fo:line-height="115%" fo:text-align="start" style:justify-single-word="false" fo:orphans="2" fo:widows="2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MP4" style:family="paragraph" style:parent-style-name="Standard">
      <style:paragraph-properties fo:margin-left="0.0898in" fo:margin-right="-0.028in" fo:margin-top="0.1839in" fo:margin-bottom="0.0417in" loext:contextual-spacing="false" fo:line-height="90%" fo:text-align="justify" style:justify-single-word="false" fo:text-indent="0.0083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</style:header>
      <style:footer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5.9063in" svg:y="0.072in" svg:width="0.6043in" svg:height="0.7583in" draw:z-index="1"><draw:image xlink:href="Pictures/1000020100000800000007F36A147D5497255883.png" xlink:type="simple" xlink:show="embed" xlink:actuate="onLoad" loext:mime-type="image/png"/><svg:desc>Logotipo

Descrição gerada automaticamente</svg:desc></draw:frame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3" meta:word-count="210" meta:character-count="1898" meta:non-whitespace-character-count="1691"/>
    <meta:generator>LibreOfficeDev/6.0.5.2$Linux_X86_64 LibreOffice_project/</meta:generator>
  </office:meta>
</office:document-meta>
</file>