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360000003B06D221050A630FC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fo:font-size="10pt" style:font-size-asian="10pt" style:font-size-complex="10pt"/>
    </style:style>
    <style:style style:name="P2" style:family="paragraph" style:parent-style-name="Standard">
      <style:paragraph-properties fo:line-height="150%" fo:text-align="center" style:justify-single-word="false"/>
      <style:text-properties fo:font-size="10pt" style:font-size-asian="10pt" style:font-size-complex="10pt"/>
    </style:style>
    <style:style style:name="P3" style:family="paragraph" style:parent-style-name="Standard">
      <style:paragraph-properties fo:line-height="100%" fo:text-align="center" style:justify-single-word="false"/>
      <style:text-properties fo:font-size="10pt" style:font-size-asian="10pt" style:font-size-complex="10pt"/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line-height="150%" fo:text-align="center" style:justify-single-word="false"/>
    </style:style>
    <style:style style:name="P6" style:family="paragraph" style:parent-style-name="Standard">
      <style:paragraph-properties fo:line-height="150%" fo:text-align="center" style:justify-single-word="false" fo:orphans="0" fo:widows="0"/>
    </style:style>
    <style:style style:name="P7" style:family="paragraph" style:parent-style-name="Standard">
      <style:paragraph-properties fo:line-height="100%" fo:text-align="end" style:justify-single-word="false"/>
    </style:style>
    <style:style style:name="P8" style:family="paragraph" style:parent-style-name="Standard">
      <style:paragraph-properties fo:line-height="100%" fo:text-align="center" style:justify-single-word="false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line-height="100%" fo:orphans="0" fo:widows="0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P11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fo:font-size="10pt" fo:font-weight="bold" style:font-size-asian="10pt" style:font-weight-asian="bold" style:font-size-complex="10pt" style:font-weight-complex="bold"/>
    </style:style>
    <style:style style:name="P12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text-indent="0in" style:auto-text-indent="false"/>
    </style:style>
    <style:style style:name="P13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orphans="0" fo:widows="0" fo:text-indent="0in" style:auto-text-indent="false"/>
    </style:style>
    <style:style style:name="P14" style:family="paragraph" style:parent-style-name="Standard" style:master-page-name="Standard">
      <style:paragraph-properties fo:margin-left="0in" fo:margin-right="0in" fo:text-align="center" style:justify-single-word="false" fo:text-indent="0in" style:auto-text-indent="false" style:page-number="1"/>
    </style:style>
    <style:style style:name="P15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P16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T1" style:family="text">
      <style:text-properties fo:font-size="10pt" fo:font-weight="bold" style:font-size-asian="10pt" style:font-weight-asian="bold" style:font-size-complex="10pt" style:font-weight-complex="bold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4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ANEXO 3</text:span></text:p>
      <text:p text:style-name="P11"/>
      <text:p text:style-name="P12"><text:span text:style-name="T1">DECLARAÇÃO DE PERTENCIMENTO ÉTNICO DE PROPONENTE INDÍGENA</text:span></text:p>
      <text:p text:style-name="P13"><text:span text:style-name="T2">21º EDITAL CICLO CEARÁ DA PAIXÃO – 2027</text:span></text:p>
      <text:p text:style-name="P4"><text:span text:style-name="T2">Declaro, para fins de me candidatar ao 21º Edital Ciclo Ceará da Paixão – 2027, e ter acesso à Política de Cotas étnicas indígenas, que eu, ___________________________________, portador/a/e do CPF nº _________________________________, nascido/a/e em _____________, no município de _______________________, UF __________ e residente no endereço ______________________, nº _______, complemento ______________, bairro ______________________, município _________________, UF ______, sou indígena pertencente à etnia/povo_________________________, localizada na aldeia/território _______________ ____________________ e mantenho laços familiares, econômicos, sociais e culturais com a referida comunidade indígena. </text:span></text:p>
      <text:p text:style-name="P1"/>
      <text:p text:style-name="P4"><text:span text:style-name="T2">E assim, devidamente reconhecido/a/e por 03 (três) lideranças ou associação indígena da aldeia da etnia a qual declaro pertencer, conforme assinaturas abaixo, estou também ciente que, se for detectada falsidade desta declaração, estarei sujeito/a à eliminação de todo certame e aplicação de sanções criminais.</text:span></text:p>
      <text:p text:style-name="P3"/>
      <text:p text:style-name="P7"><text:span text:style-name="T2">_______________________,______ de __________ de _____________</text:span></text:p>
      <text:p text:style-name="P5"><text:span text:style-name="T2"><text:s/></text:span></text:p>
      <text:p text:style-name="P8"><text:span text:style-name="T2">_________________________________________________ </text:span></text:p>
      <text:p text:style-name="P8"><text:span text:style-name="T2">Assinatura do/a/e Agente Cultural (pessoa física) </text:span></text:p>
      <text:p text:style-name="P2"/>
      <text:p text:style-name="P8"><text:span text:style-name="T2">__________________________________________________ </text:span></text:p>
      <text:p text:style-name="P8"><text:span text:style-name="T2">Nome e assinatura da liderança 1 </text:span></text:p>
      <text:p text:style-name="P8"><text:span text:style-name="T2">CPF:</text:span></text:p>
      <text:p text:style-name="P2"/>
      <text:p text:style-name="P8"><text:span text:style-name="T2">__________________________________________________ </text:span></text:p>
      <text:p text:style-name="P8"><text:span text:style-name="T2">Nome e assinatura da liderança 02 </text:span></text:p>
      <text:p text:style-name="P8"><text:span text:style-name="T2">CPF: </text:span></text:p>
      <text:p text:style-name="P2"/>
      <text:p text:style-name="P8"><text:span text:style-name="T2">__________________________________________________ </text:span></text:p>
      <text:p text:style-name="P8"><text:span text:style-name="T2">Nome e assinatura da liderança 03 </text:span></text:p>
      <text:p text:style-name="P8"><text:span text:style-name="T2">CPF:</text:span></text:p>
      <text:p text:style-name="P3"/>
      <text:p text:style-name="P8"><text:soft-page-break/><text:span text:style-name="T1">OU</text:span></text:p>
      <text:p text:style-name="P3"/>
      <text:p text:style-name="P6"><text:span text:style-name="T2">__________________________________________________ </text:span></text:p>
      <text:p text:style-name="P8"><text:span text:style-name="T2">Associação: </text:span></text:p>
      <text:p text:style-name="P8"><text:span text:style-name="T2">Nome e Assinatura do Representante da Associação Indígena</text:span></text:p>
      <text:p text:style-name="P8"><text:span text:style-name="T2">CPF: </text:span></text:p>
      <text:p text:style-name="P3"/>
      <text:p text:style-name="P8"><text:span text:style-name="T2">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P3" style:family="paragraph" style:parent-style-name="Standard">
      <style:paragraph-properties fo:margin-left="-0.5902in" fo:margin-right="-0.028in" fo:margin-top="0.1839in" fo:margin-bottom="0.0417in" loext:contextual-spacing="false" fo:line-height="90%" fo:text-align="justify" style:justify-single-word="false" fo:orphans="0" fo:widows="0" fo:text-indent="0in" style:auto-text-indent="false"/>
    </style:style>
    <style:style style:name="MP4" style:family="paragraph" style:parent-style-name="Standard">
      <style:paragraph-properties fo:line-height="100%" fo:orphans="0" fo:widows="0"/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draw:frame draw:style-name="Mfr1" draw:name="image1.png" text:anchor-type="char" svg:x="6.2681in" svg:y="0.461in" svg:width="0.5626in" svg:height="0.6146in" draw:z-index="1"><draw:image xlink:href="Pictures/10000201000000360000003B06D221050A630FC1.png" xlink:type="simple" xlink:show="embed" xlink:actuate="onLoad" loext:mime-type="image/png"/></draw:frame></text:p>
        <text:p text:style-name="MP3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/text:p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5" meta:word-count="213" meta:character-count="1878" meta:non-whitespace-character-count="1667"/>
    <meta:generator>LibreOfficeDev/6.0.5.2$Linux_X86_64 LibreOffice_project/</meta:generator>
  </office:meta>
</office:document-meta>
</file>