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360000003B06D221050A630FC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2" style:family="paragraph" style:parent-style-name="Standard">
      <style:paragraph-properties fo:line-height="150%" fo:text-align="justify" style:justify-single-word="false" fo:orphans="0" fo:widows="0"/>
      <style:text-properties fo:font-size="10pt" style:font-size-asian="10pt" style:font-size-complex="10pt"/>
    </style:style>
    <style:style style:name="P3" style:family="paragraph" style:parent-style-name="Standard">
      <style:paragraph-properties fo:line-height="150%" fo:text-align="end" style:justify-single-word="false" fo:orphans="0" fo:widows="0"/>
      <style:text-properties fo:font-size="10pt" style:font-size-asian="10pt" style:font-size-complex="10pt"/>
    </style:style>
    <style:style style:name="P4" style:family="paragraph" style:parent-style-name="Standard">
      <style:paragraph-properties fo:line-height="150%" fo:text-align="justify" style:justify-single-word="false" fo:orphans="0" fo:widows="0"/>
    </style:style>
    <style:style style:name="P5" style:family="paragraph" style:parent-style-name="Standard">
      <style:paragraph-properties fo:line-height="150%" fo:text-align="end" style:justify-single-word="false" fo:orphans="0" fo:widows="0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10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  <style:text-properties fo:font-size="10pt" fo:font-weight="bold" style:font-size-asian="10pt" style:font-weight-asian="bold" style:font-size-complex="10pt" style:font-weight-complex="bold"/>
    </style:style>
    <style:style style:name="P11" style:family="paragraph" style:parent-style-name="Standard">
      <style:paragraph-properties fo:margin-top="0.139in" fo:margin-bottom="0in" loext:contextual-spacing="false" fo:line-height="150%" fo:text-align="justify" style:justify-single-word="false" fo:orphans="0" fo:widows="0"/>
    </style:style>
    <style:style style:name="P1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9"><text:span text:style-name="T1">ANEXO 5</text:span></text:p>
      <text:p text:style-name="P8"/>
      <text:p text:style-name="P9"><text:span text:style-name="T1">DECLARAÇÃO PARA PESSOAS COM DEFICIÊNCIA </text:span></text:p>
      <text:p text:style-name="P9"><text:span text:style-name="T2">EDITAL CICLO CEARÁ DA PAIXÃO – 2027</text:span></text:p>
      <text:p text:style-name="P1"/>
      <text:p text:style-name="P1"/>
      <text:p text:style-name="P4"><text:span text:style-name="T2">Eu, ______________________________________________, CPF nº _______________, nascido/a/e em _____________, no município de _______________________, UF _____, e residente no endereço ______________________, nº _______, complemento ______________, bairro ______________________, município _________________, UF _____, declaro, para fins de me candidatar no 20º Edital Ciclo Ceará Carnavalesco 2027 e ter acesso à Política de Cotas para Pessoas com Deficiência, que me incluo na categoria de pessoa com deficiência e que esta declaração está em conformidade com o Art 2° da Lei Brasileira de Inclusão/Estatuto da Pessoa com Deficiência (2015) e com o Decreto nº 3.298, de 20 de dezembro de 1999. </text:span></text:p>
      <text:p text:style-name="P2"/>
      <text:p text:style-name="P4"><text:span text:style-name="T2">Para tanto, registro que minha condição/deficiência* é: </text:span></text:p>
      <text:p text:style-name="P11"><text:span text:style-name="T2">1. Pessoa com Deficiência Física [ <text:s text:c="4"/>] </text:span></text:p>
      <text:p text:style-name="P11"><text:span text:style-name="T2">2. Pessoa com Deficiência Visual (cega ou com baixa visão) [ <text:s text:c="4"/>]</text:span></text:p>
      <text:p text:style-name="P11"><text:span text:style-name="T2">3. Pessoa Surda, ensurdecida ou com deficiência auditiva [ <text:s text:c="4"/>] </text:span></text:p>
      <text:p text:style-name="P11"><text:span text:style-name="T2">4. Pessoa com Deficiência Intelectual [ <text:s text:c="4"/>]</text:span></text:p>
      <text:p text:style-name="P11"><text:span text:style-name="T2">5. Pessoa Autista [ <text:s text:c="4"/>]</text:span></text:p>
      <text:p text:style-name="P11"><text:span text:style-name="T2">6. Pessoa Surdocega [ <text:s text:c="4"/>]</text:span></text:p>
      <text:p text:style-name="P11"><text:span text:style-name="T2">7. Outra [ <text:s text:c="4"/>] _______________________________ </text:span></text:p>
      <text:p text:style-name="P2"/>
      <text:p text:style-name="P4"><text:span text:style-name="T2">*Importante: Condições oculares como miopia, hipermetropia, presbiopia e astigmatismo </text:span><text:span text:style-name="T1">NÃO caracteriza deficiência visual</text:span><text:span text:style-name="T2">; Braços, pernas ou qualquer parte do corpo fraturado </text:span><text:span text:style-name="T1">NÃO caracteriza Deficiência Física</text:span><text:span text:style-name="T2">. </text:span></text:p>
      <text:p text:style-name="P2"/>
      <text:p text:style-name="P4"><text:span text:style-name="T2">Afirmo que as informações fornecidas nesta autodeclaração são verdadeiras e confirmo conhecimento de que estou sujeito/a/e à eliminação de todo certame e aplicação de sanções criminais se for detectada falsidade desta declaração. </text:span></text:p>
      <text:p text:style-name="P2"/>
      <text:p text:style-name="P5"><text:span text:style-name="T2">_______________________,______ de __________ de _____________ </text:span></text:p>
      <text:p text:style-name="P3"/>
      <text:p text:style-name="P6"><text:span text:style-name="T2">_________________________________________________ </text:span></text:p>
      <text:p text:style-name="P6"><text:soft-page-break/><text:span text:style-name="T2">Assinatura do/a/e Agente Cultural (pessoa física)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6.2681in" svg:y="0.1772in" svg:width="0.5626in" svg:height="0.6146in" draw:z-index="1"><draw:image xlink:href="Pictures/10000201000000360000003B06D221050A630FC1.png" xlink:type="simple" xlink:show="embed" xlink:actuate="onLoad" loext:mime-type="image/pn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8" meta:word-count="262" meta:character-count="1950" meta:non-whitespace-character-count="1662"/>
    <meta:generator>LibreOfficeDev/6.0.5.2$Linux_X86_64 LibreOffice_project/</meta:generator>
  </office:meta>
</office:document-meta>
</file>